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tijdelijk plaatsen van een kunstwerk t.b.v. De Stille Strijd , Markt,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Markt te Oosterhout het tijdelijk plaatsen van een kunstwerk t.b.v. De Stille Strijd (1050790 verzonden 23-07-2024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common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. Gelieve het referentienummer 1050790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27656</text:span><text:line-break/><text:date style:data-style-name="dag" text:fixed="true" text:date-value="2024-08-01"/><text:line-break/><text:date style:data-style-name="jaar" text:fixed="true" text:date-value="2024-08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7656</text:span><text:date style:data-style-name="nicedate" text:fixed="true" text:date-value="2024-08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7656</text:span><text:date style:data-style-name="nicedate" text:fixed="true" text:date-value="2024-08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0790</meta:user-defined>
    <meta:user-defined meta:name="DCTERMS.abstract">Toestemming voor het tijdelijk plaatsen van een kunstwerk t.b.v. De Stille Strijd , Markt</meta:user-defined>
    <dc:language>nl</dc:language>
    <meta:user-defined meta:name="OVERHEIDop.locatietype/OVERHEIDop.gebiedsmarkering">Vlak</meta:user-defined>
    <meta:user-defined meta:name="DC.title">Toestemming voor het tijdelijk plaatsen van een kunstwerk t.b.v. De Stille Strijd , Markt, Oosterhout</meta:user-defined>
    <meta:user-defined meta:name="DCTERMS.W3CDTF/DCTERMS.available">2024-08-01</meta:user-defined>
    <meta:user-defined meta:name="DCTERMS.W3CDTF/OVERHEIDop.jaargang">2024</meta:user-defined>
    <meta:user-defined meta:name="OVERHEIDop.publicationIssue">327656</meta:user-defined>
    <meta:user-defined meta:name="OVERHEIDop.GmbID/DC.identifier">gmb-2024-327656</meta:user-defined>
    <meta:user-defined meta:name="OVERHEIDop.versieInformatie"/>
  </office:meta>
</office:document-meta>
</file>