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obiel breken van bouw- en sloopafval - Johan Greivestraat,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mobiel breken van bouw- en sloopafval in de periode van 19-8-2024 tot 17-11-2024, met een totaal van 15 breekdagen</text:p>
            <text:p text:style-name="common-al">Aanvrager: Sando Puinrecycling B.V.</text:p>
            <text:p text:style-name="common-al">Zaaknummer: 12936285</text:p>
            <text:p text:style-name="common-al">DSO nummer: 2024070500618</text:p>
            <text:p text:style-name="common-al">Ontvangstdatum melding: 05-07-2024</text:p>
            <text:p text:style-name="common-al">Namens: Gemeente Amsterdam</text:p>
            <text:p text:style-name="common-al">Tegen deze melding kan geen bezwaar worden gemaakt.</text:p>
            <text:p text:style-name="last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7540</text:span><text:line-break/><text:date style:data-style-name="dag" text:fixed="true" text:date-value="2024-07-25"/><text:line-break/><text:date style:data-style-name="jaar" text:fixed="true" text:date-value="2024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54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540</text:span><text:date style:data-style-name="nicedate" text:fixed="true" text:date-value="2024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0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978407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Melding mobiel breken van bouw- en sloopafval - Johan Greivestraat, Amsterdam</meta:user-defined>
    <meta:user-defined meta:name="DCTERMS.W3CDTF/DCTERMS.available">2024-07-25</meta:user-defined>
    <meta:user-defined meta:name="DCTERMS.W3CDTF/OVERHEIDop.jaargang">2024</meta:user-defined>
    <meta:user-defined meta:name="OVERHEIDop.publicationIssue">327540</meta:user-defined>
    <meta:user-defined meta:name="OVERHEIDop.GmbID/DC.identifier">gmb-2024-327540</meta:user-defined>
    <meta:user-defined meta:name="OVERHEIDop.versieInformatie"/>
  </office:meta>
</office:document-meta>
</file>