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tijdelijk gebruik gemeentegrond container aan Van Hogendorpstraat 9, 4902 VK Oosterhou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an Hogendorpstraat 9, 4902 VK Oosterhout, </text:span> het tijdelijk gebruik gemeentegrond container (1050794 verzonden 23-07-2024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common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. Gelieve het referentienummer 1050794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27391</text:span><text:line-break/><text:date style:data-style-name="dag" text:fixed="true" text:date-value="2024-08-01"/><text:line-break/><text:date style:data-style-name="jaar" text:fixed="true" text:date-value="2024-08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7391</text:span><text:date style:data-style-name="nicedate" text:fixed="true" text:date-value="2024-08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7391</text:span><text:date style:data-style-name="nicedate" text:fixed="true" text:date-value="2024-08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3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0794</meta:user-defined>
    <meta:user-defined meta:name="DCTERMS.abstract">Toestemming voor het tijdelijk gebruik gemeentegrond container aan Van Hogendorpstraat 9, 4902 VK Oosterhout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Toestemming voor het tijdelijk gebruik gemeentegrond container aan Van Hogendorpstraat 9, 4902 VK Oosterhout.</meta:user-defined>
    <meta:user-defined meta:name="DCTERMS.W3CDTF/DCTERMS.available">2024-08-01</meta:user-defined>
    <meta:user-defined meta:name="DCTERMS.W3CDTF/OVERHEIDop.jaargang">2024</meta:user-defined>
    <meta:user-defined meta:name="OVERHEIDop.publicationIssue">327391</meta:user-defined>
    <meta:user-defined meta:name="OVERHEIDop.GmbID/DC.identifier">gmb-2024-327391</meta:user-defined>
    <meta:user-defined meta:name="OVERHEIDop.versieInformatie"/>
  </office:meta>
</office:document-meta>
</file>