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erker en luifel aan de voorkant van de woning, Ten Veldestraat 8, 3454EL De Meern, GU-Z2024-00192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n Veldestraat 8, 3454EL De Meern</text:p>
            <text:p text:style-name="common-al">GU-Z2024-0019222</text:p>
            <text:p text:style-name="common-al">Toelichting: het bouwen van een erker en luifel aan de voorkant van de woning</text:p>
            <text:p text:style-name="common-al">Datum besluit: 22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7180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180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180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9222</meta:user-defined>
    <meta:user-defined meta:name="DCTERMS.abstract">Verleende Omgevingsvergunning, het bouwen van een erker en luifel aan de voorkant van de woning, Ten Veldestraat 8, 3454EL De Meern, GU-Z2024-0019222</meta:user-defined>
    <dc:language>nl</dc:language>
    <meta:user-defined meta:name="OVERHEIDop.locatietype/OVERHEIDop.gebiedsmarkering">Punt</meta:user-defined>
    <meta:user-defined meta:name="DC.title">Verleende Omgevingsvergunning, het bouwen van een erker en luifel aan de voorkant van de woning, Ten Veldestraat 8, 3454EL De Meern, GU-Z2024-0019222</meta:user-defined>
    <meta:user-defined meta:name="OVERHEIDop.datumEindeReactietermijn">2024-09-03</meta:user-defined>
    <meta:user-defined meta:name="OVERHEIDop.terinzageleggingBG">https://jeleefomgeving.nl/inzien/002220647/c7383340-48e5-11ef-a338-0050560122a3</meta:user-defined>
    <meta:user-defined meta:name="DCTERMS.W3CDTF/DCTERMS.available">2024-07-25</meta:user-defined>
    <meta:user-defined meta:name="DCTERMS.W3CDTF/OVERHEIDop.jaargang">2024</meta:user-defined>
    <meta:user-defined meta:name="OVERHEIDop.publicationIssue">327180</meta:user-defined>
    <meta:user-defined meta:name="OVERHEIDop.GmbID/DC.identifier">gmb-2024-327180</meta:user-defined>
    <meta:user-defined meta:name="OVERHEIDop.versieInformatie"/>
  </office:meta>
</office:document-meta>
</file>