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nokverhoging met dakkapel aan de achterzijde van de woning aan Blaauwgeersstraat 4 te Harrevel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Harreveld)</text:p>
            <text:list text:style-name="id1-3-2-1-1-4">
              <text:list-item text:style-override="id1-3-2-1-1-4-1">
                <text:number>•</text:number>
                <text:p text:style-name="al">Blaauwgeersstraat 4, het bouwen van een nokverhoging met dakkapel aan de achterzijde van de woning, verzonden 22-7-2024</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26407</text:span><text:line-break/><text:date style:data-style-name="dag" text:fixed="true" text:date-value="2024-07-25"/><text:line-break/><text:date style:data-style-name="jaar" text:fixed="true" text:date-value="2024-07-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6407</text:span><text:date style:data-style-name="nicedate" text:fixed="true" text:date-value="2024-07-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6407</text:span><text:date style:data-style-name="nicedate" text:fixed="true" text:date-value="2024-07-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6/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nokverhoging met dakkapel aan de achterzijde van de woning aan Blaauwgeersstraat 4 te Harreveld</meta:user-defined>
    <meta:user-defined meta:name="DCTERMS.W3CDTF/DCTERMS.available">2024-07-25</meta:user-defined>
    <meta:user-defined meta:name="DCTERMS.W3CDTF/OVERHEIDop.jaargang">2024</meta:user-defined>
    <meta:user-defined meta:name="OVERHEIDop.publicationIssue">326407</meta:user-defined>
    <meta:user-defined meta:name="OVERHEIDop.GmbID/DC.identifier">gmb-2024-326407</meta:user-defined>
    <meta:user-defined meta:name="OVERHEIDop.versieInformatie"/>
  </office:meta>
</office:document-meta>
</file>