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11 WONINGEN MET BERGINGEN, GENTIAANSINGEL, ACHTER DE NUMMERS 48 TOT EN MET 62 (EVEN)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11 woningen met bergingen op het perceel gentiaansingel, achter de nummers 48 tot en met 62 (even) jubbega  (22-12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63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6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6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BOUWEN VAN 11 WONINGEN MET BERGINGEN, GENTIAANSINGEL, ACHTER DE NUMMERS 48 TOT EN MET 62 (EVEN) JUBBEGA</meta:user-defined>
    <meta:user-defined meta:name="DCTERMS.W3CDTF/DCTERMS.available">2024-01-02</meta:user-defined>
    <meta:user-defined meta:name="DCTERMS.W3CDTF/OVERHEIDop.jaargang">2024</meta:user-defined>
    <meta:user-defined meta:name="OVERHEIDop.publicationIssue">3263</meta:user-defined>
    <meta:user-defined meta:name="OVERHEIDop.GmbID/DC.identifier">gmb-2024-3263</meta:user-defined>
    <meta:user-defined meta:name="OVERHEIDop.versieInformatie"/>
  </office:meta>
</office:document-meta>
</file>