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(kappen) Kruizemuntstraat 8A - OMV.24.01.00154 - Charloi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Burgemeester en Wethouders van de Gemeente Rotterdam maakt bekend dat het de volgende aanvraag voor een omgevingsvergunning heeft ontvangen (art. 2.1. en 2.2. Wet algemene bepalingen omgevingsrecht).</text:p>
            <text:p text:style-name="common-al">Kruizemuntstraat 8A, 3083TW, kappen van een boom. Het aanvraagformulier en foto zijn als bijlage toegevoegd aan de publicatie (aanvraagdatum 17-01-2024, dossiernummer OMV.24.01.00154).</text:p>
            <text:p text:style-name="common-al">Informatie aangevraagde vergunningen.</text:p>
            <text:p text:style-name="last-al">De publicatie van de reguliere aanvragen omgevingsvergunning heeft een informatief karakter. U kunt pas bezwaar maken als een besluit op een aanvraag genomen is. Dit besluit wordt gepubliceer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2596</text:span><text:line-break/><text:date style:data-style-name="dag" text:fixed="true" text:date-value="2024-01-19"/><text:line-break/><text:date style:data-style-name="jaar" text:fixed="true" text:date-value="2024-01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2596</text:span><text:date style:data-style-name="nicedate" text:fixed="true" text:date-value="2024-01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2596</text:span><text:date style:data-style-name="nicedate" text:fixed="true" text:date-value="2024-01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6/xml/MC-DRP-OmgevingsvergunningAanvraag-Web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dc:language>nl</dc:language>
    <meta:user-defined meta:name="OVERHEIDop.locatietype/OVERHEIDop.gebiedsmarkering">Adres</meta:user-defined>
    <meta:user-defined meta:name="OVERHEIDop.locatietype/OVERHEIDop.gebiedsmarkering">Weg</meta:user-defined>
    <meta:user-defined meta:name="DC.title">Aangevraagde omgevingsvergunning (kappen) Kruizemuntstraat 8A - OMV.24.01.00154 - Charlois</meta:user-defined>
    <meta:user-defined meta:name="DCTERMS.W3CDTF/DCTERMS.available">2024-01-19</meta:user-defined>
    <meta:user-defined meta:name="DCTERMS.W3CDTF/OVERHEIDop.jaargang">2024</meta:user-defined>
    <meta:user-defined meta:name="OVERHEIDop.externeBijlage">Kruizemuntstraat 8A - OMV.24.01.00154|exb-2024-2715</meta:user-defined>
    <meta:user-defined meta:name="OVERHEIDop.externeBijlage">Kruizemuntstraat 8A - OMV.24.01.00154 - foto|exb-2024-2716</meta:user-defined>
    <meta:user-defined meta:name="OVERHEIDop.publicationIssue">32596</meta:user-defined>
    <meta:user-defined meta:name="OVERHEIDop.GmbID/DC.identifier">gmb-2024-32596</meta:user-defined>
    <meta:user-defined meta:name="OVERHEIDop.versieInformatie"/>
  </office:meta>
</office:document-meta>
</file>