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ationsplein 15, Amsterdam - PHS (Programma Hoogfrequent Spoor) Amsterdam - inbouwen UK-terminal en bouwen 2 winkels, Amstelpassage/Midden-tunnel Amsterdam C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inbouwen van de ‘UK-terminal’ en het bouwen van 2 winkels in de ‘Amstelpassage’/ ‘Middentunnel’ van het station Amsterdam Centraal op de locatie Stationsplein 15 te Amsterdam. Datum besluit: 12 januari 2024 Aanvrager: NS Stations B.V Zaaknummer: 12293779</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5729"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2520</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0</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0</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1355729</meta:user-defined>
    <meta:user-defined meta:name="DCTERMS.abstract">Bekendmaking van Gemeente Amsterdam</meta:user-defined>
    <dc:language>nl</dc:language>
    <meta:user-defined meta:name="OVERHEIDop.locatietype/OVERHEIDop.gebiedsmarkering">Punt</meta:user-defined>
    <meta:user-defined meta:name="DC.title">Vergunning verleend - Stationsplein 15, Amsterdam - PHS (Programma Hoogfrequent Spoor) Amsterdam - inbouwen UK-terminal en bouwen 2 winkels, Amstelpassage/Midden-tunnel Amsterdam CS</meta:user-defined>
    <meta:user-defined meta:name="OVERHEIDop.datumEindeReactietermijn">2024-02-24</meta:user-defined>
    <meta:user-defined meta:name="OVERHEIDop.terinzageleggingBG">https://mozardloket.odnzkg.nl/mozard/!suite42.scherm1260?mObj=1355729</meta:user-defined>
    <meta:user-defined meta:name="DCTERMS.W3CDTF/DCTERMS.available">2024-01-19</meta:user-defined>
    <meta:user-defined meta:name="DCTERMS.W3CDTF/OVERHEIDop.jaargang">2024</meta:user-defined>
    <meta:user-defined meta:name="OVERHEIDop.publicationIssue">32520</meta:user-defined>
    <meta:user-defined meta:name="OVERHEIDop.GmbID/DC.identifier">gmb-2024-32520</meta:user-defined>
    <meta:user-defined meta:name="OVERHEIDop.versieInformatie"/>
  </office:meta>
</office:document-meta>
</file>