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ijksweg/Baarschotsestraat het realiseren van 27 appartementen en 9 woningen aan Verzoeklocatie 20240722007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4072200709,</text:span> Rijksweg/Baarschotsestraat het realiseren van 27 appartementen en 9 woningen (1050971 ontvangen 22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097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25191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191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5191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971</meta:user-defined>
    <dc:language>nl</dc:language>
    <meta:user-defined meta:name="OVERHEIDop.locatietype/OVERHEIDop.gebiedsmarkering">Vlak</meta:user-defined>
    <meta:user-defined meta:name="DC.title">Aanvraag vergunning voor Rijksweg/Baarschotsestraat het realiseren van 27 appartementen en 9 woningen aan Verzoeklocatie 2024072200709</meta:user-defined>
    <meta:user-defined meta:name="DCTERMS.W3CDTF/DCTERMS.available">2024-08-01</meta:user-defined>
    <meta:user-defined meta:name="DCTERMS.W3CDTF/OVERHEIDop.jaargang">2024</meta:user-defined>
    <meta:user-defined meta:name="OVERHEIDop.publicationIssue">325191</meta:user-defined>
    <meta:user-defined meta:name="OVERHEIDop.GmbID/DC.identifier">gmb-2024-325191</meta:user-defined>
    <meta:user-defined meta:name="OVERHEIDop.versieInformatie"/>
  </office:meta>
</office:document-meta>
</file>