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voor- en achterkant van de woning, Meloenstraat 8, 3552VB Utrecht,  GU-Z2024-001030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oenstraat 8, 3552VB Utrecht</text:p>
            <text:p text:style-name="common-al">GU-Z2024-0010308</text:p>
            <text:p text:style-name="common-al">Toelichting: het bouwen van een dakkapel aan de voor- en achterkant van de won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24357</text:span><text:line-break/><text:date style:data-style-name="dag" text:fixed="true" text:date-value="2024-07-24"/><text:line-break/><text:date style:data-style-name="jaar" text:fixed="true" text:date-value="2024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4357</text:span><text:date style:data-style-name="nicedate" text:fixed="true" text:date-value="2024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4357</text:span><text:date style:data-style-name="nicedate" text:fixed="true" text:date-value="2024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0308</meta:user-defined>
    <meta:user-defined meta:name="DCTERMS.abstract">Verlenging beslistermijn omgevingsvergunning, het bouwen van een dakkapel aan de voor- en achterkant van de woning, Meloenstraat 8, 3552VB Utrecht,  GU-Z2024-0010308</meta:user-defined>
    <dc:language>nl</dc:language>
    <meta:user-defined meta:name="OVERHEIDop.locatietype/OVERHEIDop.gebiedsmarkering">Vlak</meta:user-defined>
    <meta:user-defined meta:name="DC.title">Verlenging beslistermijn omgevingsvergunning, het bouwen van een dakkapel aan de voor- en achterkant van de woning, Meloenstraat 8, 3552VB Utrecht,  GU-Z2024-0010308</meta:user-defined>
    <meta:user-defined meta:name="DCTERMS.W3CDTF/DCTERMS.available">2024-07-24</meta:user-defined>
    <meta:user-defined meta:name="DCTERMS.W3CDTF/OVERHEIDop.jaargang">2024</meta:user-defined>
    <meta:user-defined meta:name="OVERHEIDop.publicationIssue">324357</meta:user-defined>
    <meta:user-defined meta:name="OVERHEIDop.GmbID/DC.identifier">gmb-2024-324357</meta:user-defined>
    <meta:user-defined meta:name="OVERHEIDop.versieInformatie"/>
  </office:meta>
</office:document-meta>
</file>