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parkeerterrein Lutjebleek te Dokkum aan de achterzijde van Woudweg 6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achterzijde van de woning Woudweg 6 te Dokkum op het parkeerterrein Lutjebleek,  één en ander zoals aangegeven op de bijgevoegde tekening.</text:p>
            <text:p text:style-name="tussenkopcur">Motivering</text:p>
            <text:p text:style-name="common-al">Op 21 juni 2024  is een aanvraag ingediend betreffende het aanwijzen van een gehandicaptenparkeerplaats op kenteken aan de achterzijde van de woning Woudweg 6 te Dokkum op het parkeerterrein Lutjebleek.</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achterzijde van de woning Woudweg 6 te Dokkum, op het parkeerterrein Lutjebleek,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span text:style-name="nadrukvet">Belangenafweging</text:span>
          </text:p>
            <text:p text:style-name="common-al">Aan de achterzijde van de woning Woudweg 6 te Dokkum, op het parkeerterrein Lutjebleek,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achterzijde van de woning Woudweg 6 te Dokkum, op het parkeerterrein Lutjebleek,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4 juli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2">
              <text:list-item text:style-override="id1-3-2-2-1-32-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3545</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545</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545</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40540</meta:user-defined>
    <meta:user-defined meta:name="DCTERMS.abstract">Aanwijzen gehandicaptenparkeerplaats aan de achterzijde van Woudweg 6 te Dokkum op het parkeerterrein Lutjebleek</meta:user-defined>
    <meta:user-defined meta:name="OVERHEIDop.verkeersbordcode">E6</meta:user-defined>
    <dc:language>nl</dc:language>
    <meta:user-defined meta:name="OVERHEIDop.locatietype/OVERHEIDop.gebiedsmarkering">Adres</meta:user-defined>
    <meta:user-defined meta:name="DC.title">Verkeersbesluit gehandicaptenparkeerplaats parkeerterrein Lutjebleek te Dokkum aan de achterzijde van Woudweg 6 te Dokkum</meta:user-defined>
    <meta:user-defined meta:name="DCTERMS.W3CDTF/DCTERMS.available">2024-07-24</meta:user-defined>
    <meta:user-defined meta:name="OVERHEIDop.externeBijlage">Locatie GPP, Dokkum, Wouweg 6 - Lutjebleek|exb-2024-29445</meta:user-defined>
    <meta:user-defined meta:name="DCTERMS.W3CDTF/OVERHEIDop.jaargang">2024</meta:user-defined>
    <meta:user-defined meta:name="OVERHEIDop.publicationIssue">323545</meta:user-defined>
    <meta:user-defined meta:name="OVERHEIDop.GmbID/DC.identifier">gmb-2024-323545</meta:user-defined>
    <meta:user-defined meta:name="OVERHEIDop.versieInformatie"/>
  </office:meta>
</office:document-meta>
</file>