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Papiermoerbeilaan 34, 3545AK Utrecht,  GU-Z2024-00158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piermoerbeilaan 34, 3545AK Utrecht</text:p>
            <text:p text:style-name="common-al">GU-Z2024-0015827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3350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350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3350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5827</meta:user-defined>
    <meta:user-defined meta:name="DCTERMS.abstract">Verlenging beslistermijn omgevingsvergunning, het bouwen van een dakkapel aan de voorkant van de woning, Papiermoerbeilaan 34, 3545AK Utrecht,  GU-Z2024-0015827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aan de voorkant van de woning, Papiermoerbeilaan 34, 3545AK Utrecht,  GU-Z2024-0015827</meta:user-defined>
    <meta:user-defined meta:name="DCTERMS.W3CDTF/DCTERMS.available">2024-07-24</meta:user-defined>
    <meta:user-defined meta:name="DCTERMS.W3CDTF/OVERHEIDop.jaargang">2024</meta:user-defined>
    <meta:user-defined meta:name="OVERHEIDop.publicationIssue">323350</meta:user-defined>
    <meta:user-defined meta:name="OVERHEIDop.GmbID/DC.identifier">gmb-2024-323350</meta:user-defined>
    <meta:user-defined meta:name="OVERHEIDop.versieInformatie"/>
  </office:meta>
</office:document-meta>
</file>