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ligplaatsvergunning bedrijfsvaartuig verleend Gerard Borstkade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: West</text:p>
            <text:p text:style-name="common-al">Verleend op adres Gerard Borstkade 29</text:p>
            <text:p text:style-name="common-al">Reden: Tijdelijke locatie tot 01-03-2028</text:p>
            <text:p text:style-name="common-al">Verzonden naar aanvrager op: 19-07-2024</text:p>
            <text:p text:style-name="common-al">Kenmerk gemeente: Z/24/2324926</text:p>
            <text:p text:style-name="common-al"/>
            <text:p text:style-name="common-al">Het besluit en bijbehorende stukken kunt u per e-mail ontvangen. Stuur een e-mail naar 
  <text:a xlink:href="mailto:procesuitvoering.sdw@amsterdam.nl?Subject=Dossier Z/24/2324926" xlink:type="simple">procesuitvoering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3029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029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029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24926</meta:user-defined>
    <meta:user-defined meta:name="DCTERMS.abstract">Verleend: Ligplaatsvergunning woonboot op adres Gerard Borstkade 29</meta:user-defined>
    <dc:language>nl</dc:language>
    <meta:user-defined meta:name="OVERHEIDop.locatietype/OVERHEIDop.gebiedsmarkering">Punt</meta:user-defined>
    <meta:user-defined meta:name="DC.title">Besluit ligplaatsvergunning bedrijfsvaartuig verleend Gerard Borstkade 29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3029</meta:user-defined>
    <meta:user-defined meta:name="OVERHEIDop.GmbID/DC.identifier">gmb-2024-323029</meta:user-defined>
    <meta:user-defined meta:name="OVERHEIDop.versieInformatie"/>
  </office:meta>
</office:document-meta>
</file>