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procedure termijnverlenging Omgevingsvergunning voor het bouwen van een woning, Hofwegenstraat ongenummerd (kavel 2) [ZTM00B00002] Zoetermeer B 2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3-141812</text:p>
            <text:p text:style-name="common-al">Het product: Omgevingsvergunning</text:p>
            <text:p text:style-name="common-al">De omschrijving van de zaak: het bouwen van een woning</text:p>
            <text:p text:style-name="common-al">De ontvangstdatum van de zaak: 19-12-2023</text:p>
            <text:p text:style-name="common-al">De globale locatie: Hofwegenstraat ongenummerd (kavel 2) [ZTM00B00002] Zoetermeer B 2 vrijstaande woning</text:p>
            <text:p text:style-name="common-al">
            <text:span text:style-name="nadrukvet">Besluitgegevens</text:span>
          </text:p>
            <text:p text:style-name="common-al">De besluitdatum: 19-07-2024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22855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855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855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-141812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procedure termijnverlenging Omgevingsvergunning voor het bouwen van een woning, Hofwegenstraat ongenummerd (kavel 2) [ZTM00B00002] Zoetermeer B 2 vrijstaande woning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2855</meta:user-defined>
    <meta:user-defined meta:name="OVERHEIDop.GmbID/DC.identifier">gmb-2024-322855</meta:user-defined>
    <meta:user-defined meta:name="OVERHEIDop.versieInformatie"/>
  </office:meta>
</office:document-meta>
</file>