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chteromstraat 17A 1381AV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wijzigen van de bestemming aan de Achteromstraat 17A t/m 17C naar woonfunctie</text:p>
            <text:p text:style-name="common-al">Zaakadres: Achteromstraat 17A 1381AV Weesp</text:p>
            <text:p text:style-name="common-al">Datum ontvangst: 24-06-2024</text:p>
            <text:p text:style-name="common-al">Zaaknummer: Z2024-016488</text:p>
            <text:p text:style-name="common-al">DSO-nummer: 202406240091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22269</text:span><text:line-break/><text:date style:data-style-name="dag" text:fixed="true" text:date-value="2024-07-23"/><text:line-break/><text:date style:data-style-name="jaar" text:fixed="true" text:date-value="2024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2269</text:span><text:date style:data-style-name="nicedate" text:fixed="true" text:date-value="2024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2269</text:span><text:date style:data-style-name="nicedate" text:fixed="true" text:date-value="2024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16488</meta:user-defined>
    <meta:user-defined meta:name="DCTERMS.abstract">het wijzigen van de bestemming aan de Achteromstraat 17A t/m 17C naar woonfuncti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Achteromstraat 17A 1381AV Weesp</meta:user-defined>
    <meta:user-defined meta:name="DCTERMS.W3CDTF/DCTERMS.available">2024-07-23</meta:user-defined>
    <meta:user-defined meta:name="DCTERMS.W3CDTF/OVERHEIDop.jaargang">2024</meta:user-defined>
    <meta:user-defined meta:name="OVERHEIDop.publicationIssue">322269</meta:user-defined>
    <meta:user-defined meta:name="OVERHEIDop.GmbID/DC.identifier">gmb-2024-322269</meta:user-defined>
    <meta:user-defined meta:name="OVERHEIDop.versieInformatie"/>
  </office:meta>
</office:document-meta>
</file>