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kadastraal perceel SOE00 E5057, nabij Fokkerstraat 2-24 in Soesterberg, kappen van 5 bomen</text:p>
      <text:section text:name="zakelijke-mededeling_id1-3-2" text:style-name="zakelijke-mededeling">
        <text:section text:name="zakelijke-mededeling-tekst_id1-3-2-1" text:style-name="zakelijke-mededeling-tekst">
          <text:section text:name="tekst_id1-3-2-1-1" text:style-name="tekst">
            <text:p text:style-name="common-al">De gemeente heeft op 19-07-2024 een besluit genomen op de aanvraag met zaaknummer 792003 voor een omgevingsvergunning voor het kappen van 5 bomen op locatie kadastraal perceel SOE00 E5057, nabij Fokkerstraat 2-24 in Soesterberg. De vergunning is geweigerd en is verzonden op 19-07-2024.</text:p>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21934</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934</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934</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792003</meta:user-defined>
    <meta:user-defined meta:name="DCTERMS.abstract">kappen van 5 bomen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weigerde omgevingsvergunning, kadastraal perceel SOE00 E5057, nabij Fokkerstraat 2-24 in Soesterberg, kappen van 5 bomen</meta:user-defined>
    <meta:user-defined meta:name="DCTERMS.W3CDTF/DCTERMS.available">2024-07-23</meta:user-defined>
    <meta:user-defined meta:name="DCTERMS.W3CDTF/OVERHEIDop.jaargang">2024</meta:user-defined>
    <meta:user-defined meta:name="OVERHEIDop.publicationIssue">321934</meta:user-defined>
    <meta:user-defined meta:name="OVERHEIDop.GmbID/DC.identifier">gmb-2024-321934</meta:user-defined>
    <meta:user-defined meta:name="OVERHEIDop.versieInformatie"/>
  </office:meta>
</office:document-meta>
</file>