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39618</text:p>
            <text:p text:style-name="al"/>
            <text:p text:style-name="al">Onderwerp: tijdelijk geslotenverklaring in verband met het organiseren van het Open Fries Kampioenschap Slingeraap </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4 augustus 2024 op de locatie Boarnswâl te Akkrum wordt georganiseerd</text:p>
              </text:list-item>
              <text:list-item text:style-override="id1-3-2-1-1-10-2">
                <text:number>•</text:number>
                <text:p text:style-name="al">dat het noodzakelijk is om de Boarnswâl te Akkrum af te sluiten voor verkeer, omdat het bovengenoemde evenement (deels) zal plaatsvinden op deze wegen;</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de bedoelde wegen gelegen zijn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3 augustus 2024 vanaf 16:00 uur tot 24 augustus 2024 23:00 uur.</text:p>
            <text:p text:style-name="al"/>
            <text:p text:style-name="al"/>
            <text:p text:style-name="al">Heerenveen, 18 juli 2024</text:p>
            <text:p text:style-name="al"/>
            <text:p text:style-name="al"/>
            <text:p text:style-name="al"/>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last-al">
            <text:span text:style-name="nadrukvet">(</text:span>
            <text:span text:style-name="nadrukvet">Akkrum, </text:span>
            <text:span text:style-name="nadrukvet">Boarnswâl</text:span>
            <text:span text:style-name="nadrukvet">).</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1735</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735</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735</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Verkeersbesluit evenement Open Fries Kampioenschap Slingeraap - Boarnswâl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39618</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4-07-23</meta:user-defined>
    <meta:user-defined meta:name="DCTERMS.W3CDTF/OVERHEIDop.jaargang">2024</meta:user-defined>
    <meta:user-defined meta:name="OVERHEIDop.publicationIssue">321735</meta:user-defined>
    <meta:user-defined meta:name="OVERHEIDop.GmbID/DC.identifier">gmb-2024-321735</meta:user-defined>
    <meta:user-defined meta:name="OVERHEIDop.versieInformatie"/>
  </office:meta>
</office:document-meta>
</file>