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uw 66 eengezinswoningen met bergingen, Breezicht Noord - Reede fase 2 Zwolle [Zaaknummer 0193ESUITE79267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6-07-2024</text:p>
            <text:p text:style-name="common-al">
            <text:span text:style-name="nadrukvet">Locatie:</text:span> Breezichtlaan 38, 52, 54 , Breezichtlaan 58 t/m 70, Het Fortuin 3 t/m 49, De Herstelder 1 t/m 27, De Vlijt 2 t/m 12, De Zaaier 3 t/m 25 (aangevraagd als Breezicht Noord - Reede fase 2, blok A2, A3, A4, A5, B2, E1, E2, E3, E4, F2, F3, F4, F5, F6, F7, G6 en G7) Zwolle</text:p>
            <text:p text:style-name="common-al">
            <text:span text:style-name="nadrukvet">Zaakomschrijving:</text:span> het bouwen van 66 eengezinswoningen met bergingen</text:p>
            <text:p text:style-name="common-al">
            <text:span text:style-name="nadrukvet">Zaaknummer:</text:span> 0193ESUITE792672024</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792672024</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79267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21534</text:span><text:line-break/><text:date style:data-style-name="dag" text:fixed="true" text:date-value="2024-07-23"/><text:line-break/><text:date style:data-style-name="jaar" text:fixed="true" text:date-value="2024-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534</text:span><text:date style:data-style-name="nicedate" text:fixed="true" text:date-value="2024-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1534</text:span><text:date style:data-style-name="nicedate" text:fixed="true" text:date-value="2024-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93ESUITE792672024</meta:user-defined>
    <meta:user-defined meta:name="DCTERMS.abstract">het bouwen van 66 eengezinswoningen met berg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bouw 66 eengezinswoningen met bergingen, Breezicht Noord - Reede fase 2 Zwolle [Zaaknummer 0193ESUITE792672024]</meta:user-defined>
    <meta:user-defined meta:name="DCTERMS.W3CDTF/DCTERMS.available">2024-07-23</meta:user-defined>
    <meta:user-defined meta:name="DCTERMS.W3CDTF/OVERHEIDop.jaargang">2024</meta:user-defined>
    <meta:user-defined meta:name="OVERHEIDop.publicationIssue">321534</meta:user-defined>
    <meta:user-defined meta:name="OVERHEIDop.GmbID/DC.identifier">gmb-2024-321534</meta:user-defined>
    <meta:user-defined meta:name="OVERHEIDop.versieInformatie"/>
  </office:meta>
</office:document-meta>
</file>