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 PERCEEL D4468 VAN SASSE VAN YSSELTSTRAAT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Perceel D4468 Van Sasse van Ysseltstraat Vught, realiseren tijdelijke inrit, Z23–271691.</text:p>
            <text:p text:style-name="common-al"/>
            <text:p text:style-name="common-al">De vergunning is verzonden op 15 januar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2144</text:span><text:line-break/><text:date style:data-style-name="dag" text:fixed="true" text:date-value="2024-01-24"/><text:line-break/><text:date style:data-style-name="jaar" text:fixed="true" text:date-value="2024-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144</text:span><text:date style:data-style-name="nicedate" text:fixed="true" text:date-value="2024-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144</text:span><text:date style:data-style-name="nicedate" text:fixed="true" text:date-value="2024-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GEMEENTE VUGHT – VERLEENDE OMGEVINGSVERGUNNING BOUW – PERCEEL D4468 VAN SASSE VAN YSSELTSTRAAT VUGHT</meta:user-defined>
    <meta:user-defined meta:name="DCTERMS.W3CDTF/DCTERMS.available">2024-01-24</meta:user-defined>
    <meta:user-defined meta:name="DCTERMS.W3CDTF/OVERHEIDop.jaargang">2024</meta:user-defined>
    <meta:user-defined meta:name="OVERHEIDop.publicationIssue">32144</meta:user-defined>
    <meta:user-defined meta:name="OVERHEIDop.GmbID/DC.identifier">gmb-2024-32144</meta:user-defined>
    <meta:user-defined meta:name="OVERHEIDop.versieInformatie"/>
  </office:meta>
</office:document-meta>
</file>