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Gare du Nord 9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oord</text:p>
            <text:p text:style-name="common-al">Objectvergunning, Locatie: Gare du Nord 9 1022LD AmsterdamGare du Nord 9</text:p>
            <text:p text:style-name="common-al">Looptijd :23-08-2024 t/m 13-09-2024</text:p>
            <text:p text:style-name="common-al">Verzonden naar aanvrager op: 18-07-2024</text:p>
            <text:p text:style-name="common-al">Kenmerk gemeente: Z/24/2399474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noord.vergunningen.dvl@amsterdam.nl?Subject=Dossier Z/24/2399474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veelgevraagd" xlink:type="simple">www.amsterdam.nl/veelgevraagd</text:a> onder het tabblad 'Contact'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21134</text:span><text:line-break/><text:date style:data-style-name="dag" text:fixed="true" text:date-value="2024-07-23"/><text:line-break/><text:date style:data-style-name="jaar" text:fixed="true" text:date-value="2024-07-2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21134</text:span><text:date style:data-style-name="nicedate" text:fixed="true" text:date-value="2024-07-2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21134</text:span><text:date style:data-style-name="nicedate" text:fixed="true" text:date-value="2024-07-2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6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4/2399474</meta:user-defined>
    <meta:user-defined meta:name="DCTERMS.abstract">Object, Gare du Nord 9 1022LD, 20240823, Gare du Nord 9</meta:user-defined>
    <dc:language>nl</dc:language>
    <meta:user-defined meta:name="OVERHEIDop.locatietype/OVERHEIDop.gebiedsmarkering">Punt</meta:user-defined>
    <meta:user-defined meta:name="DC.title">Besluit apv vergunning Verleend - Gare du Nord 9</meta:user-defined>
    <meta:user-defined meta:name="DCTERMS.W3CDTF/DCTERMS.available">2024-07-23</meta:user-defined>
    <meta:user-defined meta:name="DCTERMS.W3CDTF/OVERHEIDop.jaargang">2024</meta:user-defined>
    <meta:user-defined meta:name="OVERHEIDop.publicationIssue">321134</meta:user-defined>
    <meta:user-defined meta:name="OVERHEIDop.GmbID/DC.identifier">gmb-2024-321134</meta:user-defined>
    <meta:user-defined meta:name="OVERHEIDop.versieInformatie"/>
  </office:meta>
</office:document-meta>
</file>