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WETTERTOER NABIJ NUMMER 17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Wettertoer nabij 217 te Heerenveen (18-07-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0302</text:span><text:line-break/><text:date style:data-style-name="dag" text:fixed="true" text:date-value="2024-07-22"/><text:line-break/><text:date style:data-style-name="jaar" text:fixed="true" text:date-value="2024-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0302</text:span><text:date style:data-style-name="nicedate" text:fixed="true" text:date-value="2024-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0302</text:span><text:date style:data-style-name="nicedate" text:fixed="true" text:date-value="2024-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1657</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TIJDELIJK GEBRUIK OPENBARE RUIMTE, WETTERTOER NABIJ NUMMER 17 HEERENVEEN</meta:user-defined>
    <meta:user-defined meta:name="DCTERMS.W3CDTF/DCTERMS.available">2024-07-22</meta:user-defined>
    <meta:user-defined meta:name="DCTERMS.W3CDTF/OVERHEIDop.jaargang">2024</meta:user-defined>
    <meta:user-defined meta:name="OVERHEIDop.publicationIssue">320302</meta:user-defined>
    <meta:user-defined meta:name="OVERHEIDop.GmbID/DC.identifier">gmb-2024-320302</meta:user-defined>
    <meta:user-defined meta:name="OVERHEIDop.versieInformatie"/>
  </office:meta>
</office:document-meta>
</file>