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Arie de Bruijnstraat 1, Zaa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granulaat in de periode van 7 augustus 2024 - 7 november 2024, met een totaal van 3 breekdagen.</text:p>
            <text:p text:style-name="common-al">Aanvrager: Dick de Wit Totaal</text:p>
            <text:p text:style-name="common-al">Zaaknummer: 12950411</text:p>
            <text:p text:style-name="common-al">DSO nummer: 2024071000145</text:p>
            <text:p text:style-name="common-al">Ontvangstdatum melding: 10-07-2024</text:p>
            <text:p text:style-name="common-al">Namens: Gemeente Zaanstad</text:p>
            <text:p text:style-name="common-al">Wilt u de gepubliceerde documenten behorende bij deze bekendmaking in zien klik dan <text:a xlink:href="https://edataloket.odnzkg.nl/?q={&quot;search&quot;:&quot;12964840&quot;}" xlink:type="simple">hier</text:a>.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19633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9633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9633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964840</meta:user-defined>
    <meta:user-defined meta:name="DCTERMS.abstract">Bekendmaking van Gemeente Zaanstad</meta:user-defined>
    <dc:language>nl</dc:language>
    <meta:user-defined meta:name="OVERHEIDop.locatietype/OVERHEIDop.gebiedsmarkering">Punt</meta:user-defined>
    <meta:user-defined meta:name="DC.title">Melding mobiel breken van bouw- en sloopafval - Arie de Bruijnstraat 1, Zaandijk</meta:user-defined>
    <meta:user-defined meta:name="DCTERMS.W3CDTF/DCTERMS.available">2024-07-22</meta:user-defined>
    <meta:user-defined meta:name="DCTERMS.W3CDTF/OVERHEIDop.jaargang">2024</meta:user-defined>
    <meta:user-defined meta:name="OVERHEIDop.publicationIssue">319633</meta:user-defined>
    <meta:user-defined meta:name="OVERHEIDop.GmbID/DC.identifier">gmb-2024-319633</meta:user-defined>
    <meta:user-defined meta:name="OVERHEIDop.versieInformatie"/>
  </office:meta>
</office:document-meta>
</file>