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carport en landwinkel en het vergroten van een ligboxenstal , Reijerscop 22, De Meern, GU-Z2024-00055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ijerscop 22, De Meern</text:p>
            <text:p text:style-name="common-al">GU-Z2024-0005546</text:p>
            <text:p text:style-name="common-al">Toelichting: het bouwen van een carport en landwinkel en het vergroten van een ligboxenstal </text:p>
            <text:p text:style-name="common-al">Datum besluit: 15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9584</text:span><text:line-break/><text:date style:data-style-name="dag" text:fixed="true" text:date-value="2024-07-22"/><text:line-break/><text:date style:data-style-name="jaar" text:fixed="true" text:date-value="2024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9584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9584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4-0005546</meta:user-defined>
    <meta:user-defined meta:name="DCTERMS.abstract">Verleende Omgevingsvergunning, het bouwen van een carport en landwinkel en het vergroten van een ligboxenstal , Reijerscop 22, De Meern, GU-Z2024-0005546</meta:user-defined>
    <dc:language>nl</dc:language>
    <meta:user-defined meta:name="OVERHEIDop.locatietype/OVERHEIDop.gebiedsmarkering">Punt</meta:user-defined>
    <meta:user-defined meta:name="DC.title">Verleende Omgevingsvergunning, het bouwen van een carport en landwinkel en het vergroten van een ligboxenstal , Reijerscop 22, De Meern, GU-Z2024-0005546</meta:user-defined>
    <meta:user-defined meta:name="OVERHEIDop.datumEindeReactietermijn">2024-08-29</meta:user-defined>
    <meta:user-defined meta:name="OVERHEIDop.terinzageleggingBG">https://jeleefomgeving.nl/inzien/002220647/dc9418b0-44eb-11ef-a338-0050560122a3</meta:user-defined>
    <meta:user-defined meta:name="DCTERMS.W3CDTF/DCTERMS.available">2024-07-22</meta:user-defined>
    <meta:user-defined meta:name="DCTERMS.W3CDTF/OVERHEIDop.jaargang">2024</meta:user-defined>
    <meta:user-defined meta:name="OVERHEIDop.publicationIssue">319584</meta:user-defined>
    <meta:user-defined meta:name="OVERHEIDop.GmbID/DC.identifier">gmb-2024-319584</meta:user-defined>
    <meta:user-defined meta:name="OVERHEIDop.versieInformatie"/>
  </office:meta>
</office:document-meta>
</file>