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ouwen  carport  overkapping ( GR1), Bosmansweg 1, 7156LG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juli 2024 een besluit genomen op de aanvraag met zaaknummer Z2024-00000633 voor het Het bouwen  carport  overkapping ( GR1) op locatie Bosmansweg 1, 7156LG Beltrum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19442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442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442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8/xml/MC-DRP-BeschikkingAfhandelin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0633</meta:user-defined>
    <meta:user-defined meta:name="DCTERMS.abstract">Betreft:  Besluit op locatie Bosmansweg 1, 7156LG Beltrum</meta:user-defined>
    <dc:language>nl</dc:language>
    <meta:user-defined meta:name="OVERHEIDop.locatietype/OVERHEIDop.gebiedsmarkering">Vlak</meta:user-defined>
    <meta:user-defined meta:name="DC.title">Toestemming voor Het bouwen  carport  overkapping ( GR1), Bosmansweg 1, 7156LG Beltrum</meta:user-defined>
    <meta:user-defined meta:name="DCTERMS.W3CDTF/DCTERMS.available">2024-07-22</meta:user-defined>
    <meta:user-defined meta:name="DCTERMS.W3CDTF/OVERHEIDop.jaargang">2024</meta:user-defined>
    <meta:user-defined meta:name="OVERHEIDop.publicationIssue">319442</meta:user-defined>
    <meta:user-defined meta:name="OVERHEIDop.GmbID/DC.identifier">gmb-2024-319442</meta:user-defined>
    <meta:user-defined meta:name="OVERHEIDop.versieInformatie"/>
  </office:meta>
</office:document-meta>
</file>