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met nokverhoging, Wilhelminalaan 15, 3451HJ Vleuten,  GU-Z2024-00131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helminalaan 15, 3451HJ Vleuten</text:p>
            <text:p text:style-name="common-al">GU-Z2024-0013148</text:p>
            <text:p text:style-name="common-al">Toelichting: het bouwen van een dakopbouw met nokverhog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18825</text:span><text:line-break/><text:date style:data-style-name="dag" text:fixed="true" text:date-value="2024-07-22"/><text:line-break/><text:date style:data-style-name="jaar" text:fixed="true" text:date-value="2024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825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8825</text:span><text:date style:data-style-name="nicedate" text:fixed="true" text:date-value="2024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3148</meta:user-defined>
    <meta:user-defined meta:name="DCTERMS.abstract">Verlenging beslistermijn omgevingsvergunning, het bouwen van een dakopbouw met nokverhoging, Wilhelminalaan 15, 3451HJ Vleuten,  GU-Z2024-0013148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met nokverhoging, Wilhelminalaan 15, 3451HJ Vleuten,  GU-Z2024-0013148</meta:user-defined>
    <meta:user-defined meta:name="DCTERMS.W3CDTF/DCTERMS.available">2024-07-22</meta:user-defined>
    <meta:user-defined meta:name="DCTERMS.W3CDTF/OVERHEIDop.jaargang">2024</meta:user-defined>
    <meta:user-defined meta:name="OVERHEIDop.publicationIssue">318825</meta:user-defined>
    <meta:user-defined meta:name="OVERHEIDop.GmbID/DC.identifier">gmb-2024-318825</meta:user-defined>
    <meta:user-defined meta:name="OVERHEIDop.versieInformatie"/>
  </office:meta>
</office:document-meta>
</file>