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woningen, Stoelenmakerslaan 28, 3454DT De Meern, GU-Z2024-00084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oelenmakerslaan 28, 3454DT De Meern</text:p>
            <text:p text:style-name="common-al">GU-Z2024-0008464</text:p>
            <text:p text:style-name="common-al">Toelichting: het bouwen van twee woningen</text:p>
            <text:p text:style-name="common-al">Datum besluit: 11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8254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254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254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8464</meta:user-defined>
    <meta:user-defined meta:name="DCTERMS.abstract">Verleende Omgevingsvergunning, het bouwen van twee woningen, Stoelenmakerslaan 28, 3454DT De Meern, GU-Z2024-0008464</meta:user-defined>
    <dc:language>nl</dc:language>
    <meta:user-defined meta:name="DC.title">Verleende Omgevingsvergunning, het bouwen van twee woningen, Stoelenmakerslaan 28, 3454DT De Meern, GU-Z2024-0008464</meta:user-defined>
    <meta:user-defined meta:name="OVERHEIDop.datumEindeReactietermijn">2024-08-28</meta:user-defined>
    <meta:user-defined meta:name="OVERHEIDop.terinzageleggingBG">https://jeleefomgeving.nl/inzien/002220647/0802e52b-444a-11ef-a33d-00505601200c</meta:user-defined>
    <meta:user-defined meta:name="OVERHEIDop.locatietype/OVERHEIDop.gebiedsmarkering">GeometrieRef</meta:user-defined>
    <meta:user-defined meta:name="DCTERMS.W3CDTF/DCTERMS.available">2024-07-19</meta:user-defined>
    <meta:user-defined meta:name="DCTERMS.W3CDTF/OVERHEIDop.jaargang">2024</meta:user-defined>
    <meta:user-defined meta:name="OVERHEIDop.externeBijlage">Afwijkvergunning|exb-2024-29036</meta:user-defined>
    <meta:user-defined meta:name="OVERHEIDop.publicationIssue">318254</meta:user-defined>
    <meta:user-defined meta:name="OVERHEIDop.GmbID/DC.identifier">gmb-2024-318254</meta:user-defined>
    <meta:user-defined meta:name="OVERHEIDop.versieInformatie"/>
  </office:meta>
</office:document-meta>
</file>