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uitbouw aan de zijgevel van een woning, De Vlasakkers 7, 3452LA Vleuten, GU-Z2024-00095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lasakkers 7, 3452LA Vleuten</text:p>
            <text:p text:style-name="common-al">GU-Z2024-0009539</text:p>
            <text:p text:style-name="common-al">Toelichting: het bouwen van een uitbouw aan de zijgevel van een woning</text:p>
            <text:p text:style-name="common-al">Datum besluit: 15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8230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230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230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9539</meta:user-defined>
    <meta:user-defined meta:name="DCTERMS.abstract">Verleende Omgevingsvergunning, het bouwen van een uitbouw aan de zijgevel van een woning, De Vlasakkers 7, 3452LA Vleuten, GU-Z2024-0009539</meta:user-defined>
    <dc:language>nl</dc:language>
    <meta:user-defined meta:name="OVERHEIDop.locatietype/OVERHEIDop.gebiedsmarkering">Vlak</meta:user-defined>
    <meta:user-defined meta:name="DC.title">Verleende Omgevingsvergunning, het bouwen van een uitbouw aan de zijgevel van een woning, De Vlasakkers 7, 3452LA Vleuten, GU-Z2024-0009539</meta:user-defined>
    <meta:user-defined meta:name="OVERHEIDop.datumEindeReactietermijn">2024-08-28</meta:user-defined>
    <meta:user-defined meta:name="OVERHEIDop.terinzageleggingBG">https://jeleefomgeving.nl/inzien/002220647/01fce8cf-4449-11ef-a338-0050560122a3</meta:user-defined>
    <meta:user-defined meta:name="DCTERMS.W3CDTF/DCTERMS.available">2024-07-19</meta:user-defined>
    <meta:user-defined meta:name="DCTERMS.W3CDTF/OVERHEIDop.jaargang">2024</meta:user-defined>
    <meta:user-defined meta:name="OVERHEIDop.publicationIssue">318230</meta:user-defined>
    <meta:user-defined meta:name="OVERHEIDop.GmbID/DC.identifier">gmb-2024-318230</meta:user-defined>
    <meta:user-defined meta:name="OVERHEIDop.versieInformatie"/>
  </office:meta>
</office:document-meta>
</file>