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toevoegen van een slaapkamer aan de voorzijde op de bestaande bouw, Getterhof 9 5651H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4024 </text:p>
            <text:p text:style-name="common-al"> Omschrijving: toevoegen van een slaapkamer aan de voorzijde op de bestaande bouw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tterhof 9 5651HH Eindhoven</text:p>
              </text:list-item>
            </text:list>
            <text:p text:style-name="common-al"> Datum ontvangst: 16-07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1657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57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57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024</meta:user-defined>
    <meta:user-defined meta:name="DCTERMS.abstract">toevoegen van een slaapkamer aan de voorzijde op de bestaande bouw</meta:user-defined>
    <dc:language>nl</dc:language>
    <meta:user-defined meta:name="OVERHEIDop.locatietype/OVERHEIDop.gebiedsmarkering">Punt</meta:user-defined>
    <meta:user-defined meta:name="DC.title">Ingediende aanvraag omgevingsvergunning: toevoegen van een slaapkamer aan de voorzijde op de bestaande bouw, Getterhof 9 5651HH Eindhoven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576</meta:user-defined>
    <meta:user-defined meta:name="OVERHEIDop.GmbID/DC.identifier">gmb-2024-316576</meta:user-defined>
    <meta:user-defined meta:name="OVERHEIDop.versieInformatie"/>
  </office:meta>
</office:document-meta>
</file>