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Dr. H. Th. s' Jacoblaan 9, 3571BK, GU-Z2024-00153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r. H. Th. s' Jacoblaan 9, 3571BK</text:p>
            <text:p text:style-name="common-al">GU-Z2024-0015305</text:p>
            <text:p text:style-name="common-al">Toelichting: het bouwen van een dakkapel op het voordakvlak</text:p>
            <text:p text:style-name="common-al">Datum besluit: 16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6376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37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37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5305</meta:user-defined>
    <meta:user-defined meta:name="DCTERMS.abstract">Verleende Omgevingsvergunning, het bouwen van een dakkapel op het voordakvlak, Dr. H. Th. s' Jacoblaan 9, 3571BK, GU-Z2024-0015305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Dr. H. Th. s' Jacoblaan 9, 3571BK, GU-Z2024-0015305</meta:user-defined>
    <meta:user-defined meta:name="OVERHEIDop.datumEindeReactietermijn">2024-08-28</meta:user-defined>
    <meta:user-defined meta:name="OVERHEIDop.terinzageleggingBG">https://jeleefomgeving.nl/inzien/002220647/30712a0a-440e-11ef-a33d-00505601200c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6376</meta:user-defined>
    <meta:user-defined meta:name="OVERHEIDop.GmbID/DC.identifier">gmb-2024-316376</meta:user-defined>
    <meta:user-defined meta:name="OVERHEIDop.versieInformatie"/>
  </office:meta>
</office:document-meta>
</file>