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bouwen van een woning nabij Mantel, Zuidland,  (BNS04) B 20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bouwen van een woning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activiteit (omgevingsplan)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nabij Mantel</text:p>
            <text:p text:style-name="common-al">Zuidland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4206481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16-07-2024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15112</text:span><text:line-break/><text:date style:data-style-name="dag" text:fixed="true" text:date-value="2024-07-18"/><text:line-break/><text:date style:data-style-name="jaar" text:fixed="true" text:date-value="2024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5112</text:span><text:date style:data-style-name="nicedate" text:fixed="true" text:date-value="2024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5112</text:span><text:date style:data-style-name="nicedate" text:fixed="true" text:date-value="2024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206481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OVERHEIDop.locatietype/OVERHEIDop.gebiedsmarkering">Perceel</meta:user-defined>
    <meta:user-defined meta:name="DC.title">Gemeente Nissewaard - Aanvraag omgevingsvergunning het bouwen van een woning nabij Mantel, Zuidland,  (BNS04) B 2065</meta:user-defined>
    <meta:user-defined meta:name="DCTERMS.W3CDTF/DCTERMS.available">2024-07-18</meta:user-defined>
    <meta:user-defined meta:name="DCTERMS.W3CDTF/OVERHEIDop.jaargang">2024</meta:user-defined>
    <meta:user-defined meta:name="OVERHEIDop.publicationIssue">315112</meta:user-defined>
    <meta:user-defined meta:name="OVERHEIDop.GmbID/DC.identifier">gmb-2024-315112</meta:user-defined>
    <meta:user-defined meta:name="OVERHEIDop.versieInformatie"/>
  </office:meta>
</office:document-meta>
</file>