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eijsendwarsstraat 20 het realiseren van een B&amp;amp;B aan Leijsendwarsstraat 20, 4901 PG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Leijsendwarsstraat 20, 4901 PG Oosterhout,</text:span> Leijsendwarsstraat 20 het realiseren van een B&amp;B (1050641 ontvangen 15-07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05064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15100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10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510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641</meta:user-defined>
    <dc:language>nl</dc:language>
    <meta:user-defined meta:name="OVERHEIDop.locatietype/OVERHEIDop.gebiedsmarkering">Punt</meta:user-defined>
    <meta:user-defined meta:name="DC.title">Aanvraag vergunning voor Leijsendwarsstraat 20 het realiseren van een B&amp;amp;B aan Leijsendwarsstraat 20, 4901 PG Oosterhout</meta:user-defined>
    <meta:user-defined meta:name="DCTERMS.W3CDTF/DCTERMS.available">2024-07-25</meta:user-defined>
    <meta:user-defined meta:name="DCTERMS.W3CDTF/OVERHEIDop.jaargang">2024</meta:user-defined>
    <meta:user-defined meta:name="OVERHEIDop.publicationIssue">315100</meta:user-defined>
    <meta:user-defined meta:name="OVERHEIDop.GmbID/DC.identifier">gmb-2024-315100</meta:user-defined>
    <meta:user-defined meta:name="OVERHEIDop.versieInformatie"/>
  </office:meta>
</office:document-meta>
</file>