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2 jun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ni 2024 is een melding ontvangen waarvoor geen vergunningsplicht geldt voor de locatie Grasveld tegenover Julianastraat 35. De melding is geregistreerd onder zaaknummer Z2024-00000848. De melding betreft:</text:p>
            <text:p text:style-name="common-al">- Buurt BBQ 28-9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14824</text:span><text:line-break/><text:date style:data-style-name="dag" text:fixed="true" text:date-value="2024-07-18"/><text:line-break/><text:date style:data-style-name="jaar" text:fixed="true" text:date-value="2024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4824</text:span><text:date style:data-style-name="nicedate" text:fixed="true" text:date-value="2024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4824</text:span><text:date style:data-style-name="nicedate" text:fixed="true" text:date-value="2024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0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0848</meta:user-defined>
    <meta:user-defined meta:name="DCTERMS.abstract">Grasveld tegenover Julianastraat 35</meta:user-defined>
    <dc:language>nl</dc:language>
    <meta:user-defined meta:name="OVERHEIDop.locatietype/OVERHEIDop.gebiedsmarkering">Punt</meta:user-defined>
    <meta:user-defined meta:name="DC.title">Ontvangst melding, : 22 juni 2024</meta:user-defined>
    <meta:user-defined meta:name="DCTERMS.W3CDTF/DCTERMS.available">2024-07-18</meta:user-defined>
    <meta:user-defined meta:name="DCTERMS.W3CDTF/OVERHEIDop.jaargang">2024</meta:user-defined>
    <meta:user-defined meta:name="OVERHEIDop.publicationIssue">314824</meta:user-defined>
    <meta:user-defined meta:name="OVERHEIDop.GmbID/DC.identifier">gmb-2024-314824</meta:user-defined>
    <meta:user-defined meta:name="OVERHEIDop.versieInformatie"/>
  </office:meta>
</office:document-meta>
</file>