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, Telderslaan 8, 3527KG Utrecht,  GU-Z2024-00136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lderslaan 8, 3527KG Utrecht</text:p>
            <text:p text:style-name="common-al">GU-Z2024-0013613</text:p>
            <text:p text:style-name="common-al">Toelichting: het bouwen van een derde bouwlaa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3972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97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97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3613</meta:user-defined>
    <meta:user-defined meta:name="DCTERMS.abstract">Verlenging beslistermijn omgevingsvergunning, het bouwen van een derde bouwlaag, Telderslaan 8, 3527KG Utrecht,  GU-Z2024-0013613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, Telderslaan 8, 3527KG Utrecht,  GU-Z2024-0013613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3972</meta:user-defined>
    <meta:user-defined meta:name="OVERHEIDop.GmbID/DC.identifier">gmb-2024-313972</meta:user-defined>
    <meta:user-defined meta:name="OVERHEIDop.versieInformatie"/>
  </office:meta>
</office:document-meta>
</file>