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De Lyts Ein 7 te Easternijtsjerk</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76703. De omgevingsvergunning is verleend. De gemeente geeft hiermee toestemming voor het aanpassen van de woning voor beschermend wonen en dagbesteding supermarkt aan De Lyts Ein 7 te Easternijtsjerk. (Besluit is verzonden op 16 jul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13897</text:span><text:line-break/><text:date style:data-style-name="dag" text:fixed="true" text:date-value="2024-07-24"/><text:line-break/><text:date style:data-style-name="jaar" text:fixed="true" text:date-value="2024-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897</text:span><text:date style:data-style-name="nicedate" text:fixed="true" text:date-value="2024-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897</text:span><text:date style:data-style-name="nicedate" text:fixed="true" text:date-value="2024-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076703</meta:user-defined>
    <meta:user-defined meta:name="DCTERMS.abstract">Verleende omgevingsvergunning voor het aanpassen van de woning voor beschermend wonen en dagbesteding supermarkt op locatie De Lyts Ein 7 te Easternijtsjerk.</meta:user-defined>
    <dc:language>nl</dc:language>
    <meta:user-defined meta:name="OVERHEIDop.locatietype/OVERHEIDop.gebiedsmarkering">Vlak</meta:user-defined>
    <meta:user-defined meta:name="DC.title">Besluit op aanvraag omgevingsvergunning De Lyts Ein 7 te Easternijtsjerk</meta:user-defined>
    <meta:user-defined meta:name="DCTERMS.W3CDTF/DCTERMS.available">2024-07-24</meta:user-defined>
    <meta:user-defined meta:name="DCTERMS.W3CDTF/OVERHEIDop.jaargang">2024</meta:user-defined>
    <meta:user-defined meta:name="OVERHEIDop.publicationIssue">313897</meta:user-defined>
    <meta:user-defined meta:name="OVERHEIDop.GmbID/DC.identifier">gmb-2024-313897</meta:user-defined>
    <meta:user-defined meta:name="OVERHEIDop.versieInformatie"/>
  </office:meta>
</office:document-meta>
</file>