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4.433697</text:p>
            <text:p text:style-name="al"/>
            <text:p text:style-name="al">Onderwerp: tijdelijk gesloten verklaring in verband met het organiseren van de Zomerspelweek 2024.</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9, 20, 21, 22 en 23 augustus 2024 op de locatie Van Bienemalaan 7 in Oranjewoud wordt georganiseerd;</text:p>
              </text:list-item>
              <text:list-item text:style-override="id1-3-2-1-1-10-2">
                <text:number>•</text:number>
                <text:p text:style-name="al">dat het noodzakelijk is om de Koningin Wilhelminaweg en Lollius Ademalaa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2 augustus 2024 tussen 12.00 uur en 14.00 uur en tussen 18.30 uur en 22.00 uur.</text:p>
            <text:p text:style-name="al"/>
            <text:p text:style-name="al">
            <text:span text:style-name="nadrukvet">Oranjewoud</text:span>
            <text:span text:style-name="nadrukvet">, </text:span>
            <text:span text:style-name="nadrukvet">Koningin Wilhelminaweg en Lollius Ademalaan</text:span>
          </text:p>
            <text:p text:style-name="al"/>
            <text:p text:style-name="al">Heerenveen, 15 juli 2024</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3320</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320</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3320</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1/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DCTERMS.alternative">Gemeente Heerenveen - Verkeersbesluit evenement Zomerspelweek - Lollius Ademalaan en Koningin Wilhelminaweg Oranjewou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4.433697</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4-07-17</meta:user-defined>
    <meta:user-defined meta:name="DCTERMS.W3CDTF/OVERHEIDop.jaargang">2024</meta:user-defined>
    <meta:user-defined meta:name="OVERHEIDop.publicationIssue">313320</meta:user-defined>
    <meta:user-defined meta:name="OVERHEIDop.GmbID/DC.identifier">gmb-2024-313320</meta:user-defined>
    <meta:user-defined meta:name="OVERHEIDop.versieInformatie"/>
  </office:meta>
</office:document-meta>
</file>