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Lampenistenstraat 103 1019TK Amsterdam, Lampenistenstraat 105 1019TK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twee dakopbouwen met toegangsgang op twee woningen naast elkaar</text:p>
            <text:p text:style-name="common-al">Besluit verzonden op: 15-07-2024</text:p>
            <text:p text:style-name="common-al">Zaakadres: Lampenistenstraat 103 1019TK Amsterdam, Lampenistenstraat 105 1019TK Amsterdam</text:p>
            <text:p text:style-name="common-al">Zaaknummer: Z2024-012609</text:p>
            <text:p text:style-name="common-al">DSO-nummer: 2024052301143</text:p>
            <text:p text:style-name="last-al">Door dit besluit is de beslistermijn met 6 weken verlen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11840</text:span><text:line-break/><text:date style:data-style-name="dag" text:fixed="true" text:date-value="2024-07-17"/><text:line-break/><text:date style:data-style-name="jaar" text:fixed="true" text:date-value="2024-07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11840</text:span><text:date style:data-style-name="nicedate" text:fixed="true" text:date-value="2024-07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11840</text:span><text:date style:data-style-name="nicedate" text:fixed="true" text:date-value="2024-07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4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4-012609</meta:user-defined>
    <meta:user-defined meta:name="DCTERMS.abstract">plaatsen van twee dakopbouwen met toegangsgang op twee woningen naast elkaar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Verlenging beslistermijn omgevingsvergunning Lampenistenstraat 103 1019TK Amsterdam, Lampenistenstraat 105 1019TK Amsterdam</meta:user-defined>
    <meta:user-defined meta:name="DCTERMS.W3CDTF/DCTERMS.available">2024-07-17</meta:user-defined>
    <meta:user-defined meta:name="DCTERMS.W3CDTF/OVERHEIDop.jaargang">2024</meta:user-defined>
    <meta:user-defined meta:name="OVERHEIDop.publicationIssue">311840</meta:user-defined>
    <meta:user-defined meta:name="OVERHEIDop.GmbID/DC.identifier">gmb-2024-311840</meta:user-defined>
    <meta:user-defined meta:name="OVERHEIDop.versieInformatie"/>
  </office:meta>
</office:document-meta>
</file>