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Kennisgeving anterieure overeenkomst </text:p>
      <text:section text:name="regeling_id1-3-2" text:style-name="regeling">
        <text:section text:name="aanhef_id1-3-2-1" text:style-name="aanhef">
          <text:section text:name="preambule_id1-3-2-1-1" text:style-name="preambule">
            <text:p text:style-name="al"/>
            <text:p text:style-name="al">Burgemeester en wethouders van de gemeente Groningen maken bekend dat zij op 24 juni 2024 een anterieure overeenkomst ex artikel 6.12 lid 2 sub a Wro hebben gesloten met Redevco Nederland B.V. betreffende de beoogde herontwikkeling van het pand aan de Herestraat 74-76 en 78 te Groningen, kadastraal bekend gemeente Groningen, sectie H nummers 3867 en 3953. Deze anterieure overeenkomst is geen besluit in de zin van artikel 1:3 van de Algemene wet bestuursrecht. Het indienen van bezwaar en beroep is niet mogelijk.</text:p>
            <text:p text:style-name="al"/>
            <text:p text:style-name="al">
            <text:span text:style-name="nadrukondlijn">Zakelijke weergave van de anterieure overeenkomst de dato 24 juni 2024 </text:span>
          </text:p>
            <text:p text:style-name="al"/>
            <text:list text:style-name="id1-3-2-1-1-6">
              <text:list-item text:style-override="id1-3-2-1-1-6-1">
                <text:number>1.</text:number>
                <text:p text:style-name="al">de gemeente Groningen en de Redevco Nederland B.V. zijn overeengekomen dat de Redevco Nederland B.V. een financiële bijdrage levert aan de gemeentelijke kosten verband houdende met het door de Gemeente te nemen planologische besluit, welk besluit de beoogde herontwikkeling op voornoemde kadastrale percelen mogelijk dient te maken, en de aanpassing/herinrichting van het aangrenzende openbaar gebied;</text:p>
              </text:list-item>
              <text:list-item text:style-override="id1-3-2-1-1-6-2">
                <text:number>2.</text:number>
                <text:p text:style-name="al">de beoogde herontwikkeling bestaat uit het verbouwen van de huidige panden tot panden met een kelder voor retailopslag en een (publieke)fietsenstalling, retailfunctie op de begane grond en de 1e verdieping en woningen op de 2e tot en met de 5e verdieping;</text:p>
              </text:list-item>
              <text:list-item text:style-override="id1-3-2-1-1-6-3">
                <text:number>3.</text:number>
                <text:p text:style-name="al">als gevolg van en in relatie tot de herontwikkeling gaat de gemeente Groningen het aangrenzende openbaar gebied aanpassen en herinrichten; </text:p>
              </text:list-item>
              <text:list-item text:style-override="id1-3-2-1-1-6-4">
                <text:number>4.</text:number>
                <text:p text:style-name="al">het kostenverhaalsgebied omvat delen van de Herestraat, de Burchtstraat, Gelkingestraat en Gedempte Zuiderdiep te Groningen, kadastraal bekend gemeente Groningen, sectie H, nummers 4322, 3435, 3463, 3869 en sectie I nummer 4841 en 4891.</text:p>
              </text:list-item>
            </text:list>
            <text:p text:style-name="al"/>
            <text:p text:style-name="al">Deze zakelijke weergave zal vanaf 17 juli 2024 gedurende 6 (zes) weken ter inzage liggen bij het Gemeentelijk Loket Bouwen en Wonen, Harm Buiterplein 1 te Groningen. Voor het inzien van deze zakelijke weergave kunt u een afspraak maken via de gemeentelijke website (<text:a xlink:href="https://gemeente.groningen.nl/bezoekadressen-en-openingstijden" xlink:type="simple">https://gemeente.groningen.nl/bezoekadressen-en-openingstijden</text:a>).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11769</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769</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769</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3/xml/MC-DRP-OverigeInformatie-Web-CB.xml</meta:user-defined>
    <meta:user-defined meta:name="OVERHEID.Gemeente/DC.creator">Groningen</meta:user-defined>
    <meta:user-defined meta:name="OVERHEID.Informatietype/DC.type">officiële publicatie</meta:user-defined>
    <meta:user-defined meta:name="OVERHEIDop.Rubriek/DC.type">overige overheidsinformatie</meta:user-defined>
    <meta:user-defined meta:name="OVERHEID.Gemeente/OVERHEID.authority">Groningen</meta:user-defined>
    <meta:user-defined meta:name="OVERHEID.Gemeente/DCTERMS.publisher">Groning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anterieure overeenkomst</meta:user-defined>
    <meta:user-defined meta:name="DCTERMS.W3CDTF/DCTERMS.available">2024-07-17</meta:user-defined>
    <meta:user-defined meta:name="DCTERMS.W3CDTF/OVERHEIDop.jaargang">2024</meta:user-defined>
    <meta:user-defined meta:name="OVERHEIDop.publicationIssue">311769</meta:user-defined>
    <meta:user-defined meta:name="OVERHEIDop.GmbID/DC.identifier">gmb-2024-311769</meta:user-defined>
    <meta:user-defined meta:name="OVERHEIDop.versieInformatie"/>
  </office:meta>
</office:document-meta>
</file>