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onas Daniël Meijerplein 2 1011RH Amsterdam, Jonas Daniël Meijerplein 4 1011RH Amsterdam, Nieuwe Amstelstraat 1 1011P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Jonas Daniël Meijerplein 2 1011RH Amsterdam, Jonas Daniël Meijerplein 4 1011RH Amsterdam, Nieuwe Amstelstraat 1 1011PL AMSTERDAM</text:p>
            <text:p text:style-name="common-al">Omschrijving: veranderen van de brand- en rookwerende scheidingen in het gebouw ( Museum)</text:p>
            <text:p text:style-name="common-al">Datum ontvangst: 18-12-2023</text:p>
            <text:p text:style-name="common-al">Zaaknummer: Z2023-C011291</text:p>
            <text:p text:style-name="common-al">OLO nummer: 827968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141</text:span><text:line-break/><text:date style:data-style-name="dag" text:fixed="true" text:date-value="2024-01-18"/><text:line-break/><text:date style:data-style-name="jaar" text:fixed="true" text:date-value="2024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41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41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11291</meta:user-defined>
    <meta:user-defined meta:name="DCTERMS.abstract">veranderen van de brand- en rookwerende scheidingen in het gebouw ( Museum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Jonas Daniël Meijerplein 2 1011RH Amsterdam, Jonas Daniël Meijerplein 4 1011RH Amsterdam, Nieuwe Amstelstraat 1 1011PL AMSTERDAM</meta:user-defined>
    <meta:user-defined meta:name="DCTERMS.W3CDTF/DCTERMS.available">2024-01-18</meta:user-defined>
    <meta:user-defined meta:name="DCTERMS.W3CDTF/OVERHEIDop.jaargang">2024</meta:user-defined>
    <meta:user-defined meta:name="OVERHEIDop.publicationIssue">31141</meta:user-defined>
    <meta:user-defined meta:name="OVERHEIDop.GmbID/DC.identifier">gmb-2024-31141</meta:user-defined>
    <meta:user-defined meta:name="OVERHEIDop.versieInformatie"/>
  </office:meta>
</office:document-meta>
</file>