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ek Zuiderweg - Het Zeisterspoor Soesterberg, bouwen van een logistiek centrum </text:p>
      <text:section text:name="zakelijke-mededeling_id1-3-2" text:style-name="zakelijke-mededeling">
        <text:section text:name="zakelijke-mededeling-tekst_id1-3-2-1" text:style-name="zakelijke-mededeling-tekst">
          <text:section text:name="tekst_id1-3-2-1-1" text:style-name="tekst">
            <text:p text:style-name="common-al">De gemeente heeft op 12-07-2024 een besluit genomen op de aanvraag met zaaknummer 769706 voor een omgevingsvergunning voor het bouwen van een logistiek centrum op de locatie Hoek Zuiderweg - Het Zeisterspoor te Soesterberg, kadastraal bekend sectie E, nr. 6260. De vergunning is aangevraagd en verleend voor de activiteiten bouwen (omgevingsplan), met toepassing van binnenplanse afwijkingsmogelijkheden en bouwen (technisch). De vergunning is toegekend en is verzonden op 12-07-2024.</text:p>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10745</text:span><text:line-break/><text:date style:data-style-name="dag" text:fixed="true" text:date-value="2024-07-16"/><text:line-break/><text:date style:data-style-name="jaar" text:fixed="true" text:date-value="2024-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0745</text:span><text:date style:data-style-name="nicedate" text:fixed="true" text:date-value="2024-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0745</text:span><text:date style:data-style-name="nicedate" text:fixed="true" text:date-value="2024-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769706</meta:user-defined>
    <meta:user-defined meta:name="DCTERMS.abstract">bouwen van een logistiek centrum Kamp Soesterberg</meta:user-defined>
    <dc:language>nl</dc:language>
    <meta:user-defined meta:name="OVERHEIDop.locatietype/OVERHEIDop.gebiedsmarkering">Vlak</meta:user-defined>
    <meta:user-defined meta:name="DC.title">Verleende omgevingsvergunning, Hoek Zuiderweg - Het Zeisterspoor Soesterberg, bouwen van een logistiek centrum</meta:user-defined>
    <meta:user-defined meta:name="DCTERMS.W3CDTF/DCTERMS.available">2024-07-16</meta:user-defined>
    <meta:user-defined meta:name="DCTERMS.W3CDTF/OVERHEIDop.jaargang">2024</meta:user-defined>
    <meta:user-defined meta:name="OVERHEIDop.publicationIssue">310745</meta:user-defined>
    <meta:user-defined meta:name="OVERHEIDop.GmbID/DC.identifier">gmb-2024-310745</meta:user-defined>
    <meta:user-defined meta:name="OVERHEIDop.versieInformatie"/>
  </office:meta>
</office:document-meta>
</file>