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47 grondgebonden woningen in de Volgerlanden (De Ambachtse Erven), HDK03 E 92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bouwen van 47 grondgebonden woningen in de Volgerlanden (De Ambachtse Erven) op de locatie HDK03 E 9221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3-00000479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19 december 2023. De gemeente Hendrik-Ido-Ambacht neemt daarover uiterlijk 13 februari 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1059</text:span><text:line-break/><text:date style:data-style-name="dag" text:fixed="true" text:date-value="2024-01-18"/><text:line-break/><text:date style:data-style-name="jaar" text:fixed="true" text:date-value="2024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059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059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479</meta:user-defined>
    <meta:user-defined meta:name="DCTERMS.abstract">Betreft: Aanvraag op locatie HDK03 E 922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bouwen van 47 grondgebonden woningen in de Volgerlanden (De Ambachtse Erven), HDK03 E 9221</meta:user-defined>
    <meta:user-defined meta:name="DCTERMS.W3CDTF/DCTERMS.available">2024-01-18</meta:user-defined>
    <meta:user-defined meta:name="DCTERMS.W3CDTF/OVERHEIDop.jaargang">2024</meta:user-defined>
    <meta:user-defined meta:name="OVERHEIDop.publicationIssue">31059</meta:user-defined>
    <meta:user-defined meta:name="OVERHEIDop.GmbID/DC.identifier">gmb-2024-31059</meta:user-defined>
    <meta:user-defined meta:name="OVERHEIDop.versieInformatie"/>
  </office:meta>
</office:document-meta>
</file>