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vrijstaande woning aan Dr. Willem Dreeslaan 0 kavel 12 (Valkseweg-dr. W. Dreeslaan)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119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8 juli 2024. De gemeente Barneveld neemt daarover waarschijnlijk binnen 8 weken na 8 jul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10490</text:span><text:line-break/><text:date style:data-style-name="dag" text:fixed="true" text:date-value="2024-07-16"/><text:line-break/><text:date style:data-style-name="jaar" text:fixed="true" text:date-value="2024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0490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0490</text:span><text:date style:data-style-name="nicedate" text:fixed="true" text:date-value="2024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vrijstaande woning aan Dr. Willem Dreeslaan 0 kavel 12 (Valkseweg-dr. W. Dreeslaan) Barneveld</meta:user-defined>
    <meta:user-defined meta:name="DCTERMS.W3CDTF/DCTERMS.available">2024-07-16</meta:user-defined>
    <meta:user-defined meta:name="DCTERMS.W3CDTF/OVERHEIDop.jaargang">2024</meta:user-defined>
    <meta:user-defined meta:name="OVERHEIDop.publicationIssue">310490</meta:user-defined>
    <meta:user-defined meta:name="OVERHEIDop.GmbID/DC.identifier">gmb-2024-310490</meta:user-defined>
    <meta:user-defined meta:name="OVERHEIDop.versieInformatie"/>
  </office:meta>
</office:document-meta>
</file>