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plaatsen van een woonunit aan Dorpstraat 62M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Dorpstraat 62M, 6102 TX te Echt / Echt-Susteren / verzonden 8 januari 2024 / het plaatsen van een woonuni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8 januar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1033</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33</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33</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plaatsen van een woonunit aan Dorpstraat 62M te Echt</meta:user-defined>
    <meta:user-defined meta:name="DCTERMS.W3CDTF/DCTERMS.available">2024-01-18</meta:user-defined>
    <meta:user-defined meta:name="DCTERMS.W3CDTF/OVERHEIDop.jaargang">2024</meta:user-defined>
    <meta:user-defined meta:name="OVERHEIDop.publicationIssue">31033</meta:user-defined>
    <meta:user-defined meta:name="OVERHEIDop.GmbID/DC.identifier">gmb-2024-31033</meta:user-defined>
    <meta:user-defined meta:name="OVERHEIDop.versieInformatie"/>
  </office:meta>
</office:document-meta>
</file>