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woning, Hogebeenpad 49 (aangevraagd als Weideburen kavel 23) Zwolle [zaaknummer 0193ESUITE97906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7-2024</text:p>
            <text:p text:style-name="common-al">
            <text:span text:style-name="nadrukvet">Locatie:</text:span> Hogebeenpad 49 (aangevraagd als Weideburen kavel 23) Zwolle</text:p>
            <text:p text:style-name="common-al">
            <text:span text:style-name="nadrukvet">Zaakomschrijving:</text:span> het bouwen van een woning</text:p>
            <text:p text:style-name="common-al">
            <text:span text:style-name="nadrukvet">Zaaknummer:</text:span> 0193ESUITE979062024</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979062024</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97906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09655</text:span><text:line-break/><text:date style:data-style-name="dag" text:fixed="true" text:date-value="2024-07-16"/><text:line-break/><text:date style:data-style-name="jaar" text:fixed="true" text:date-value="2024-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9655</text:span><text:date style:data-style-name="nicedate" text:fixed="true" text:date-value="2024-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9655</text:span><text:date style:data-style-name="nicedate" text:fixed="true" text:date-value="2024-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979062024</meta:user-defined>
    <meta:user-defined meta:name="DCTERMS.abstract">het bouwen van een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woning, Hogebeenpad 49 (aangevraagd als Weideburen kavel 23) Zwolle [zaaknummer 0193ESUITE979062024]</meta:user-defined>
    <meta:user-defined meta:name="DCTERMS.W3CDTF/DCTERMS.available">2024-07-16</meta:user-defined>
    <meta:user-defined meta:name="DCTERMS.W3CDTF/OVERHEIDop.jaargang">2024</meta:user-defined>
    <meta:user-defined meta:name="OVERHEIDop.publicationIssue">309655</meta:user-defined>
    <meta:user-defined meta:name="OVERHEIDop.GmbID/DC.identifier">gmb-2024-309655</meta:user-defined>
    <meta:user-defined meta:name="OVERHEIDop.versieInformatie"/>
  </office:meta>
</office:document-meta>
</file>