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met bijgebouw en tijdelijke woonruimte aan Scholtenskanaal OZ te Klazienaveen-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KLAZIENAVEEN-NOORD</text:span>
          </text:p>
            <text:p text:style-name="common-al">8 juli 2024, <text:span text:style-name="nadrukvet">Scholtenskanaal OZ kavel 17</text:span>, het bouwen van een woning met bijgebouw en tijdelijke woonruimte (2024-1327)</text:p>
            <text:p text:style-name="last-al">U kunt geen bezwaar maken tegen de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09629</text:span><text:line-break/><text:date style:data-style-name="dag" text:fixed="true" text:date-value="2024-07-16"/><text:line-break/><text:date style:data-style-name="jaar" text:fixed="true" text:date-value="2024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9629</text:span><text:date style:data-style-name="nicedate" text:fixed="true" text:date-value="2024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9629</text:span><text:date style:data-style-name="nicedate" text:fixed="true" text:date-value="2024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7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327</meta:user-defined>
    <dc:language>nl</dc:language>
    <meta:user-defined meta:name="OVERHEIDop.locatietype/OVERHEIDop.gebiedsmarkering">Weg</meta:user-defined>
    <meta:user-defined meta:name="DC.title">Aanvraag vergunning voor het bouwen van een woning met bijgebouw en tijdelijke woonruimte aan Scholtenskanaal OZ te Klazienaveen-Noord</meta:user-defined>
    <meta:user-defined meta:name="DCTERMS.W3CDTF/DCTERMS.available">2024-07-16</meta:user-defined>
    <meta:user-defined meta:name="DCTERMS.W3CDTF/OVERHEIDop.jaargang">2024</meta:user-defined>
    <meta:user-defined meta:name="OVERHEIDop.publicationIssue">309629</meta:user-defined>
    <meta:user-defined meta:name="OVERHEIDop.GmbID/DC.identifier">gmb-2024-309629</meta:user-defined>
    <meta:user-defined meta:name="OVERHEIDop.versieInformatie"/>
  </office:meta>
</office:document-meta>
</file>