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bouwen van 38 appartement na sloop van bestaande bebouwing  kappen van een boom, Strosteeg 18-36, 3511NE Utrecht, GU-Z2024-00045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rosteeg 18-36, 3511NE Utrecht</text:p>
            <text:p text:style-name="common-al">GU-Z2024-0004594</text:p>
            <text:p text:style-name="common-al">Toelichting: bouwen van 38 appartement na sloop van bestaande bebouwing  kappen van een boom</text:p>
            <text:p text:style-name="common-al">Datum besluit: 11 juli 2024</text:p>
            <text:p text:style-name="common-al">De beroepstermijn gaat in 1 dag na publicatie van deze aanvraag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9432</text:span><text:line-break/><text:date style:data-style-name="dag" text:fixed="true" text:date-value="2024-07-16"/><text:line-break/><text:date style:data-style-name="jaar" text:fixed="true" text:date-value="2024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9432</text:span><text:date style:data-style-name="nicedate" text:fixed="true" text:date-value="2024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9432</text:span><text:date style:data-style-name="nicedate" text:fixed="true" text:date-value="2024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GU-Z2024-0004594</meta:user-defined>
    <meta:user-defined meta:name="DCTERMS.abstract">Verleende Omgevingsvergunning, bouwen van 38 appartement na sloop van bestaande bebouwing  kappen van een boom, Strosteeg 18-36, 3511NE Utrecht, GU-Z2024-0004594</meta:user-defined>
    <dc:language>nl</dc:language>
    <meta:user-defined meta:name="OVERHEIDop.locatietype/OVERHEIDop.gebiedsmarkering">Punt</meta:user-defined>
    <meta:user-defined meta:name="DC.title">Verleende Omgevingsvergunning, bouwen van 38 appartement na sloop van bestaande bebouwing  kappen van een boom, Strosteeg 18-36, 3511NE Utrecht, GU-Z2024-0004594</meta:user-defined>
    <meta:user-defined meta:name="OVERHEIDop.datumEindeReactietermijn">2024-08-27</meta:user-defined>
    <meta:user-defined meta:name="OVERHEIDop.terinzageleggingBG">https://jeleefomgeving.nl/inzien/002220647/37fa1a99-401e-11ef-a33d-00505601200c</meta:user-defined>
    <meta:user-defined meta:name="DCTERMS.W3CDTF/DCTERMS.available">2024-07-16</meta:user-defined>
    <meta:user-defined meta:name="DCTERMS.W3CDTF/OVERHEIDop.jaargang">2024</meta:user-defined>
    <meta:user-defined meta:name="OVERHEIDop.publicationIssue">309432</meta:user-defined>
    <meta:user-defined meta:name="OVERHEIDop.GmbID/DC.identifier">gmb-2024-309432</meta:user-defined>
    <meta:user-defined meta:name="OVERHEIDop.versieInformatie"/>
  </office:meta>
</office:document-meta>
</file>