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Karel de Grotelaan 35 (achter), 1861 KH Bergen (NH), het bouwen van een woning, plaatsen tijdelijke unit en het maken van een uitweg, datum ontvangst 1 juli 2024 (Z2024-000038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08644</text:span><text:line-break/><text:date style:data-style-name="dag" text:fixed="true" text:date-value="2024-07-15"/><text:line-break/><text:date style:data-style-name="jaar" text:fixed="true" text:date-value="2024-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644</text:span><text:date style:data-style-name="nicedate" text:fixed="true" text:date-value="2024-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644</text:span><text:date style:data-style-name="nicedate" text:fixed="true" text:date-value="2024-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Rx.Mission zaak Z2024-00003848</meta:user-defined>
    <meta:user-defined meta:name="DCTERMS.abstract">Karel de Grotelaan 35 (achter), 1861 KH Bergen (NH), het bouwen van een woning, plaatsen tijdelijke unit en het maken van een uitweg, datum ontvangst 1 juli 2024 (Z2024-00003848)</meta:user-defined>
    <dc:language>nl</dc:language>
    <meta:user-defined meta:name="OVERHEIDop.locatietype/OVERHEIDop.gebiedsmarkering">Punt</meta:user-defined>
    <meta:user-defined meta:name="OVERHEIDop.locatietype/OVERHEIDop.gebiedsmarkering">Vlak</meta:user-defined>
    <meta:user-defined meta:name="DC.title">Gemeente Bergen, ontvangen aanvraag omgevingsvergunning, Karel de Grotelaan 35 (achter), 1861 KH Bergen (NH), het bouwen van een woning, plaatsen tijdelijke unit en het maken van een uitweg, datum ontvangst 1 juli 2024 (Z2024-00003848)</meta:user-defined>
    <meta:user-defined meta:name="DCTERMS.W3CDTF/DCTERMS.available">2024-07-15</meta:user-defined>
    <meta:user-defined meta:name="DCTERMS.W3CDTF/OVERHEIDop.jaargang">2024</meta:user-defined>
    <meta:user-defined meta:name="OVERHEIDop.publicationIssue">308644</meta:user-defined>
    <meta:user-defined meta:name="OVERHEIDop.GmbID/DC.identifier">gmb-2024-308644</meta:user-defined>
    <meta:user-defined meta:name="OVERHEIDop.versieInformatie"/>
  </office:meta>
</office:document-meta>
</file>