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INFORMATIEBORD (TIJDELIJK VOOR 5 MAANDEN) DE STRINGEN NABIJ NUMMER 1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informatiebord (tijdelijk voor 5 maanden) op het perceel de Stringen nabij nummer 1 te Akkrum (10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8201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201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201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1640</meta:user-defined>
    <dc:language>nl</dc:language>
    <meta:user-defined meta:name="OVERHEIDop.locatietype/OVERHEIDop.gebiedsmarkering">Vlak</meta:user-defined>
    <meta:user-defined meta:name="DC.title">AANVRAAG OMGEVINGSVERGUNNING, PLAATSEN VAN EEN INFORMATIEBORD (TIJDELIJK VOOR 5 MAANDEN) DE STRINGEN NABIJ NUMMER 1 TE AKKRUM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8201</meta:user-defined>
    <meta:user-defined meta:name="OVERHEIDop.GmbID/DC.identifier">gmb-2024-308201</meta:user-defined>
    <meta:user-defined meta:name="OVERHEIDop.versieInformatie"/>
  </office:meta>
</office:document-meta>
</file>