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EN – JACOB VAN RUISDAELSTRAAT 3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p text:style-name="common-al">Jacob van Ruisdaelstraat 3 Vught, Dakkapellen plaatsen in het voordakvlak en achterdakvlak, Z24-277142.</text:p>
            <text:p text:style-name="common-al">De vergunning is verzonden op 11 juli 2024.</text:p>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308071</text:span><text:line-break/><text:date style:data-style-name="dag" text:fixed="true" text:date-value="2024-07-17"/><text:line-break/><text:date style:data-style-name="jaar" text:fixed="true" text:date-value="2024-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8071</text:span><text:date style:data-style-name="nicedate" text:fixed="true" text:date-value="2024-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8071</text:span><text:date style:data-style-name="nicedate" text:fixed="true" text:date-value="2024-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6/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EN – JACOB VAN RUISDAELSTRAAT 3 VUGHT</meta:user-defined>
    <meta:user-defined meta:name="DCTERMS.W3CDTF/DCTERMS.available">2024-07-17</meta:user-defined>
    <meta:user-defined meta:name="DCTERMS.W3CDTF/OVERHEIDop.jaargang">2024</meta:user-defined>
    <meta:user-defined meta:name="OVERHEIDop.publicationIssue">308071</meta:user-defined>
    <meta:user-defined meta:name="OVERHEIDop.GmbID/DC.identifier">gmb-2024-308071</meta:user-defined>
    <meta:user-defined meta:name="OVERHEIDop.versieInformatie"/>
  </office:meta>
</office:document-meta>
</file>