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nieuwe woning met werktuigenberging aan de Narderbuorren 1, 9005 XP Wergea (OV-2024-00051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nieuwe woning met werktuigenberging aan de Narderbuorren 1, 9005 XP Wergea. Bij ons geregistreerd onder kenmerk: OV-2024-000514. De verzenddatum van de omgevingsvergunning is 11-07-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7882</text:span><text:line-break/><text:date style:data-style-name="dag" text:fixed="true" text:date-value="2024-07-15"/><text:line-break/><text:date style:data-style-name="jaar" text:fixed="true" text:date-value="2024-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7882</text:span><text:date style:data-style-name="nicedate" text:fixed="true" text:date-value="2024-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7882</text:span><text:date style:data-style-name="nicedate" text:fixed="true" text:date-value="2024-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0514</meta:user-defined>
    <dc:language>nl</dc:language>
    <meta:user-defined meta:name="OVERHEIDop.locatietype/OVERHEIDop.gebiedsmarkering">Punt</meta:user-defined>
    <meta:user-defined meta:name="DC.title">Verleende omgevingsvergunning voor het bouwen van een nieuwe woning met werktuigenberging aan de Narderbuorren 1, 9005 XP Wergea (OV-2024-000514)</meta:user-defined>
    <meta:user-defined meta:name="DCTERMS.W3CDTF/DCTERMS.available">2024-07-15</meta:user-defined>
    <meta:user-defined meta:name="DCTERMS.W3CDTF/OVERHEIDop.jaargang">2024</meta:user-defined>
    <meta:user-defined meta:name="OVERHEIDop.publicationIssue">307882</meta:user-defined>
    <meta:user-defined meta:name="OVERHEIDop.GmbID/DC.identifier">gmb-2024-307882</meta:user-defined>
    <meta:user-defined meta:name="OVERHEIDop.versieInformatie"/>
  </office:meta>
</office:document-meta>
</file>