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uitbreiden van de 3e bouwlaag en het bouwen van een 4e bouwlaag, Livarstraat 56, 3573SC Utrecht, GU-Z2024-00128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varstraat 56, 3573SC Utrecht</text:p>
            <text:p text:style-name="common-al">GU-Z2024-0012800</text:p>
            <text:p text:style-name="common-al">Toelichting: het uitbreiden van de 3e bouwlaag en het bouwen van een 4e bouwlaag</text:p>
            <text:p text:style-name="common-al">Datum besluit: 5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7213</text:span><text:line-break/><text:date style:data-style-name="dag" text:fixed="true" text:date-value="2024-07-15"/><text:line-break/><text:date style:data-style-name="jaar" text:fixed="true" text:date-value="2024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213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213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2800</meta:user-defined>
    <meta:user-defined meta:name="DCTERMS.abstract">Verleende Omgevingsvergunning, het uitbreiden van de 3e bouwlaag en het bouwen van een 4e bouwlaag, Livarstraat 56, 3573SC Utrecht, GU-Z2024-0012800</meta:user-defined>
    <dc:language>nl</dc:language>
    <meta:user-defined meta:name="OVERHEIDop.locatietype/OVERHEIDop.gebiedsmarkering">Vlak</meta:user-defined>
    <meta:user-defined meta:name="DC.title">Verleende Omgevingsvergunning, het uitbreiden van de 3e bouwlaag en het bouwen van een 4e bouwlaag, Livarstraat 56, 3573SC Utrecht, GU-Z2024-0012800</meta:user-defined>
    <meta:user-defined meta:name="OVERHEIDop.datumEindeReactietermijn">2024-08-22</meta:user-defined>
    <meta:user-defined meta:name="OVERHEIDop.terinzageleggingBG">https://jeleefomgeving.nl/inzien/002220647/6941ccd3-3f5b-11ef-a338-0050560122a3</meta:user-defined>
    <meta:user-defined meta:name="DCTERMS.W3CDTF/DCTERMS.available">2024-07-15</meta:user-defined>
    <meta:user-defined meta:name="DCTERMS.W3CDTF/OVERHEIDop.jaargang">2024</meta:user-defined>
    <meta:user-defined meta:name="OVERHEIDop.publicationIssue">307213</meta:user-defined>
    <meta:user-defined meta:name="OVERHEIDop.GmbID/DC.identifier">gmb-2024-307213</meta:user-defined>
    <meta:user-defined meta:name="OVERHEIDop.versieInformatie"/>
  </office:meta>
</office:document-meta>
</file>